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B9000001ACAAB5CE4D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svg:stroke-color="#c9211e" draw:fill="solid" draw:fill-color="#000000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 loext:decorative="false"/>
      <style:paragraph-properties style:writing-mode="lr-tb"/>
    </style:style>
    <style:style style:name="P1" style:family="paragraph">
      <loext:graphic-properties draw:fill="solid" draw:fill-color="#000000"/>
      <style:paragraph-properties fo:text-align="center"/>
    </style:style>
    <style:style style:name="P2" style:family="paragraph">
      <loext:graphic-properties draw:fill="none" draw:fill-color="#ffffff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11.668cm" svg:height="11.324cm" svg:x="4.082cm" svg:y="1.5cm">
          <draw:image xlink:href="Pictures/10000001000001B9000001ACAAB5CE4D.png" xlink:type="simple" xlink:show="embed" xlink:actuate="onLoad" draw:mime-type="image/png">
            <text:p/>
          </draw:image>
        </draw:frame>
        <draw:frame draw:style-name="gr2" draw:text-style-name="P2" draw:layer="layout" svg:width="12.844cm" svg:height="10.205cm" svg:x="2.25cm" svg:y="14.25cm">
          <draw:text-box>
            <text:p>Die Farben in Hex-Werten beginnen bei Rot</text:p>
            <text:p>Rot … #f14036</text:p>
            <text:p>#b24d6f</text:p>
            <text:p>#6a51a2</text:p>
            <text:p>#266eb6</text:p>
            <text:p>#0185cf</text:p>
            <text:p>#029b96</text:p>
            <text:p>#3db64f</text:p>
            <text:p>#afcf3e</text:p>
            <text:p>#ffeb01</text:p>
            <text:p>#ffbb12</text:p>
            <text:p>#f78f1e</text:p>
            <text:p>#f36b2d</text:p>
            <text:p/>
          </draw:text-box>
        </draw:frame>
        <draw:frame draw:style-name="gr2" draw:text-style-name="P2" draw:layer="layout" svg:width="10.705cm" svg:height="1.673cm" svg:x="2.25cm" svg:y="25.5cm">
          <draw:text-box>
            <text:p>Aus Google Regenbogen 12 Farben</text:p>
            <text:p>Implementiert von unten nach oben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A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9-02T14:42:11.997198800</meta:creation-date>
    <dc:date>2026-09-02T15:30:35.374560100</dc:date>
    <meta:editing-duration>PT48M20S</meta:editing-duration>
    <meta:editing-cycles>6</meta:editing-cycles>
    <meta:generator>LibreOffice/25.8.5.1$Windows_X86_64 LibreOffice_project/cde5f182e321816108385dd3739c4295be919062</meta:generator>
    <meta:document-statistic meta:object-count="3"/>
  </office:meta>
</office:document-meta>
</file>